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499cm" style:contextual-spacing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<text:bookmark text:name="page-title"/>Regolamenti - Codici di comportamento</text:h>
      <text:p text:style-name="Standard"/>
      <text:p text:style-name="P1"><text:a xlink:type="simple" xlink:href="https://iccaselette.edu.it/la-scuola/regolamenti-codici-di-comportamento#" text:style-name="Internet_20_link" text:visited-style-name="Visited_20_Internet_20_Link">Codice di condotta del pubblico dipendente</text:a></text:p>
      <text:p text:style-name="Text_20_body"><text:a xlink:type="simple" xlink:href="http://www.edscuola.it/archivio/ped/codice_disciplinare.pdf" text:style-name="Internet_20_link" text:visited-style-name="Visited_20_Internet_20_Link"><text:span text:style-name="Strong_20_Emphasis">Codice disciplinare e di comportamento della Scuola</text:span></text:a><text:span text:style-name="Strong_20_Emphasis"> </text:span>(Sintesi normativa: Personale ATA, Docente e Dirigente) a cura di Dario Cillo</text:p>
      <text:p text:style-name="Text_20_body"><text:a xlink:type="simple" xlink:href="https://iccaselette.edu.it/sites/default/files/trasparenza/testo-nuovo-codice-di-comportamento-dei-dipendenti-pubblici1.pdf" text:style-name="Internet_20_link" text:visited-style-name="Visited_20_Internet_20_Link"><text:span text:style-name="Strong_20_Emphasis">Nuovo Codice di Comportamento dei Dipendenti Pubblici</text:span></text:a><text:span text:style-name="Strong_20_Emphasis"> – DPCM 8 marzo 2013 (pdf, 650 kb)<text:line-break/>Alleghiamo il testo del </text:span><text:a xlink:type="simple" xlink:href="https://iccaselette.edu.it/sites/default/files/trasparenza/DPR16apr13.pdf" text:style-name="Internet_20_link" text:visited-style-name="Visited_20_Internet_20_Link"><text:span text:style-name="Strong_20_Emphasis">nuovo codice in pdf testuale strutturato </text:span></text:a><text:span text:style-name="Strong_20_Emphasis">(pdf, 6,76 Mb), tramite OCR, per favorirne la fruizione a chi usa gli screen reader.</text:span></text:p>
      <text:p text:style-name="Text_20_body"><text:a xlink:type="simple" xlink:href="http://hubmiur.pubblica.istruzione.it/web/istruzione/prot3310_10" text:style-name="Internet_20_link" text:visited-style-name="Visited_20_Internet_20_Link"><text:span text:style-name="Strong_20_Emphasis">C.M. 88/2010</text:span></text:a> (<text:span text:style-name="Emphasis">Indicazioni e istruzioni per l’applicazione al personale della scuola delle nuove norme in materia disciplinare introdotte dal decreto legislativo 27 ottobre 2009, n. 150</text:span>)</text:p>
      <text:p text:style-name="Text_20_body"><text:a xlink:type="simple" xlink:href="http://www.funzionepubblica.gov.it/sites/funzionepubblica.gov.it/files/22050.pdf" text:style-name="Internet_20_link" text:visited-style-name="Visited_20_Internet_20_Link"><text:span text:style-name="Strong_20_Emphasis">Circ. Dipartimento Funzione Pubblica 14/2010</text:span></text:a> (<text:span text:style-name="Emphasis">D.lgs. n. 150 del 2009 - disciplina in tema di infrazioni e sanzioni disciplinari e procedimento disciplinare - problematiche applicative</text:span>)</text:p>
      <text:p text:style-name="Text_20_body"><text:a xlink:type="simple" xlink:href="http://www.dirittoscolastico.it/files/circolare_9_271109_funzione_pubblica_dlgs_150_.pdf" text:style-name="Internet_20_link" text:visited-style-name="Visited_20_Internet_20_Link"><text:span text:style-name="Strong_20_Emphasis">Circ. Dipartimento Funzione Pubblica 9/2009</text:span></text:a> (<text:span text:style-name="Emphasis">D.lgs. n. 150/2009 - disciplina in tema di procedimento disciplinare e rapporti tra procedimento disciplinare e procedimento penale - prime indicazioni circa l'applicazione delle nuove norme</text:span>) </text:p>
      <text:p text:style-name="Text_20_body"><text:a xlink:type="simple" xlink:href="https://www.aranagenzia.it/index.php/contrattazione/comparti/scuola/contratti/512-ccnl-normativo-2006-2009-economico-2006-2007" text:style-name="Internet_20_link" text:visited-style-name="Visited_20_Internet_20_Link"><text:span text:style-name="Strong_20_Emphasis">C.C.N.L. Comparto Scuola 2006-2009</text:span></text:a>, artt. 92-99 (Capo IX - Norme disciplinari, Sez. II - Personale A.T.A.) </text:p>
      <text:p text:style-name="Text_20_body"><text:a xlink:type="simple" xlink:href="http://archivio.pubblica.istruzione.it/normativa/2006/cm72_06.pdf" text:style-name="Internet_20_link" text:visited-style-name="Visited_20_Internet_20_Link"><text:span text:style-name="Strong_20_Emphasis">C.M. 72/2006</text:span></text:a> (<text:span text:style-name="Emphasis">Procedimenti e sanzioni disciplinari nel comparto scuola. Linee di indirizzo generali</text:span>)</text:p>
      <text:p text:style-name="Text_20_body"><text:a xlink:type="simple" xlink:href="http://www.normattiva.it/atto/caricaDettaglioAtto?atto.dataPubblicazioneGazzetta=2001-05-09&amp;atto.codiceRedazionale=001G0219&amp;currentPage=1" text:style-name="Internet_20_link" text:visited-style-name="Visited_20_Internet_20_Link"><text:span text:style-name="Strong_20_Emphasis">D.Lgs. 165/2001</text:span></text:a> e ss.mm.ii. (<text:span text:style-name="Emphasis">Norme generali sull'ordinamento del lavoro alle dipendenze delle amministrazioni pubbliche</text:span>), artt. 55-55octies (Titolo IV - Rapporto di lavoro)</text:p>
      <text:p text:style-name="Text_20_body"><text:a xlink:type="simple" xlink:href="http://www.normattiva.it/atto/caricaDettaglioAtto?atto.dataPubblicazioneGazzetta=1994-05-19&amp;atto.codiceRedazionale=094G0291&amp;currentPage=1" text:style-name="Internet_20_link" text:visited-style-name="Visited_20_Internet_20_Link"><text:span text:style-name="Strong_20_Emphasis">D.Lgs. 297/1994</text:span></text:a> (<text:span text:style-name="Emphasis">Approvazione del testo unico delle disposizioni legislative vigenti in materia di istruzione, relative alle scuole di ogni ordine e grado</text:span>), artt. 492-501 (Capo IV - Disciplina, Sezione I-Sanzioni disciplinari) </text:p>
      <text:p text:style-name="Text_20_body"><text:a xlink:type="simple" xlink:href="http://www.normattiva.it/atto/caricaDettaglioAtto?atto.dataPubblicazioneGazzetta=1957-01-25&amp;atto.codiceRedazionale=057U0003&amp;currentPage=1" text:style-name="Internet_20_link" text:visited-style-name="Visited_20_Internet_20_Link"><text:span text:style-name="Strong_20_Emphasis">D.P.R. 3/1957</text:span></text:a> (<text:span text:style-name="Emphasis">Testo unico delle disposizioni concernenti lo statuto degli impiegati civili dello Stato</text:span>), artt. 78-123 (Titolo VII - Disciplina) </text:p>
      <text:p text:style-name="Text_20_body"><text:a xlink:type="simple" xlink:href="https://www.aranagenzia.it/contrattazione/contratti-quadro/relazioni-sindacali/composizione-compartiaree/contratti/7647-contratto-collettivo-nazionale-quadro-per-la-definizione-dei-comparti-e-delle-aree-di-contrattazione-collettiva-nazionale-2016-2018.html" office:target-frame-name="_blank" xlink:show="new" text:style-name="Internet_20_link" text:visited-style-name="Visited_20_Internet_20_Link"><text:span text:style-name="Strong_20_Emphasis">Link a normativa vigente</text:span></text:a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h text:style-name="Heading_20_2" text:outline-level="2"><text:span text:style-name="Strong_20_Emphasis">Regolamenti interni</text:span></text:h>
      <text:p text:style-name="Text_20_body">Il nostro Istituto ha stilato un Regolamento di Istituto con delibera del Collegio dei Docenti n. 20 del 28/10/2020 e delibera del Consiglio di Istituto n. 102 del 29/11/2020 al fine di:</text:p>
      <text:p text:style-name="Text_20_body">Realizzare pienamente gli obiettivi propri della scuola;<text:line-break/>Ottimizzare l’impianto organizzativo;<text:line-break/>Utilizzare in modo adeguato e funzionale risorse umane e spazi;<text:line-break/>Stabilire i comportamenti necessari che devono assumere operatori ed utenti per tutelare la sicurezza personale ed altrui;<text:line-break/>Salvaguardare il patrimonio.</text:p>
      <text:p text:style-name="Text_20_body">È affisso all’albo dei vari plessi scolastici ed è stato consegnato a docenti ed operatori scolastici.</text:p>
      <text:p text:style-name="Text_20_body">E’ stato redatto inoltre un Regolamento interno per gli allievi, nel quale sono ribadite le regole basilari di comportamento ed è stato consegnato a ciascuno di essi ad inizio anno scolastico.</text:p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Liberation Serif" fo:font-size="12pt" fo:language="it" fo:country="IT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499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499cm" style:contextual-spacing="false" fo:line-height="115%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2-12-15T15:37:00.267000000</dc:date>
    <meta:editing-duration>PT48S</meta:editing-duration>
    <meta:editing-cycles>1</meta:editing-cycles>
    <meta:document-statistic meta:table-count="0" meta:image-count="0" meta:object-count="0" meta:page-count="2" meta:paragraph-count="18" meta:word-count="378" meta:character-count="2635" meta:non-whitespace-character-count="2270"/>
    <meta:generator>LibreOffice/7.3.6.2$Windows_X86_64 LibreOffice_project/c28ca90fd6e1a19e189fc16c05f8f8924961e12e</meta:generator>
  </office:meta>
</office:document-meta>
</file>